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500000004006485A6531E8FAF17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mic Sans MS" svg:font-family="'Comic Sans MS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omic Sans MS1" svg:font-family="'Comic Sans MS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omic Sans MS" fo:font-size="16pt" fo:font-weight="bold" style:font-name-asian="Comic Sans MS1" style:font-size-asian="16pt" style:font-weight-asian="bold" style:font-name-complex="Comic Sans MS1" style:font-size-complex="16pt" style:font-weight-complex="bold"/>
    </style:style>
    <style:style style:name="P2" style:family="paragraph" style:parent-style-name="Standard">
      <style:text-properties style:font-name="Comic Sans MS" fo:font-size="8pt" style:text-underline-style="solid" style:text-underline-width="auto" style:text-underline-color="font-color" fo:font-weight="bold" style:font-name-asian="Comic Sans MS1" style:font-size-asian="8pt" style:font-weight-asian="bold" style:font-name-complex="Comic Sans MS1" style:font-size-complex="8pt" style:font-weight-complex="bold"/>
    </style:style>
    <style:style style:name="P3" style:family="paragraph" style:parent-style-name="Standard">
      <style:text-properties style:font-name="Comic Sans MS" fo:font-size="8pt" fo:font-weight="bold" style:font-name-asian="Comic Sans MS1" style:font-size-asian="8pt" style:font-weight-asian="bold" style:font-name-complex="Comic Sans MS1" style:font-size-complex="8pt" style:font-weight-complex="bold"/>
    </style:style>
    <style:style style:name="P4" style:family="paragraph" style:parent-style-name="Standard">
      <style:text-properties style:font-name="Comic Sans MS" fo:font-size="8pt" style:font-name-asian="Comic Sans MS1" style:font-size-asian="8pt" style:font-name-complex="Comic Sans MS1" style:font-size-complex="8p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margin-left="1in" fo:margin-right="0in" fo:text-indent="0.5in" style:auto-text-indent="false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Comic Sans MS" fo:font-size="16pt" fo:font-weight="bold" style:font-name-asian="Comic Sans MS1" style:font-size-asian="16pt" style:font-weight-asian="bold" style:font-name-complex="Comic Sans MS1" style:font-size-complex="16pt" style:font-weight-complex="bold"/>
    </style:style>
    <style:style style:name="T1" style:family="text">
      <style:text-properties style:font-name="Comic Sans MS" fo:font-size="16pt" fo:font-weight="bold" style:font-name-asian="Comic Sans MS1" style:font-size-asian="16pt" style:font-weight-asian="bold" style:font-name-complex="Comic Sans MS1" style:font-size-complex="16pt" style:font-weight-complex="bold"/>
    </style:style>
    <style:style style:name="T2" style:family="text">
      <style:text-properties style:font-name="Comic Sans MS" fo:font-size="8pt" style:text-underline-style="solid" style:text-underline-width="auto" style:text-underline-color="font-color" fo:font-weight="bold" style:font-name-asian="Comic Sans MS1" style:font-size-asian="8pt" style:font-weight-asian="bold" style:font-name-complex="Comic Sans MS1" style:font-size-complex="8pt" style:font-weight-complex="bold"/>
    </style:style>
    <style:style style:name="T3" style:family="text">
      <style:text-properties style:font-name="Comic Sans MS" fo:font-size="8pt" fo:font-weight="bold" style:font-name-asian="Comic Sans MS1" style:font-size-asian="8pt" style:font-weight-asian="bold" style:font-name-complex="Comic Sans MS1" style:font-size-complex="8pt" style:font-weight-complex="bold"/>
    </style:style>
    <style:style style:name="T4" style:family="text">
      <style:text-properties style:font-name="Comic Sans MS" fo:font-size="8pt" style:font-name-asian="Comic Sans MS1" style:font-size-asian="8pt" style:font-name-complex="Comic Sans MS1" style:font-size-complex="8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3.3264in, 6.9362in, 1.0571in, 0.7862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/>
      <text:p text:style-name="P1"/>
      <text:p text:style-name="P5"><text:span text:style-name="T1">AMS School Calendar</text:span></text:p>
      <text:p text:style-name="P5"><text:span text:style-name="T1">2026-2027</text:span></text:p>
      <text:p text:style-name="P2"/>
      <text:p text:style-name="Standard"><text:span text:style-name="T2">August</text:span></text:p>
      <text:p text:style-name="Standard"><text:span text:style-name="T3">27th Thurs</text:span><text:span text:style-name="T4"><text:tab/><text:tab/></text:span><text:span text:style-name="T3">Welcome Day, Supply and Medical Forms Drop Off<text:tab/> </text:span></text:p>
      <text:p text:style-name="P6"><text:span text:style-name="T3">last name: </text:span><text:span text:style-name="T4">A thru K (9:00am-10:30am)</text:span></text:p>
      <text:p text:style-name="Standard"><text:span text:style-name="T4"><text:tab/><text:tab/><text:tab/><text:tab/> <text:s text:c="4"/>L thru Z (11:00am-12:30pm)</text:span></text:p>
      <text:p text:style-name="Standard"><text:span text:style-name="T3"><text:tab/><text:tab/><text:tab/>***stop in during these hours for a short visit</text:span></text:p>
      <text:p text:style-name="P2"/>
      <text:p text:style-name="Standard"><text:span text:style-name="T2">September</text:span></text:p>
      <text:p text:style-name="Standard"><text:span text:style-name="T3">1st Tues<text:tab/><text:tab/> <text:s text:c="9"/>First Day of school 4 &amp; 5 Yr. Kindergarten</text:span></text:p>
      <text:p text:style-name="Standard"><text:span text:style-name="T3">8th Tues <text:s text:c="2"/></text:span><text:span text:style-name="T4"><text:tab/> <text:s text:c="14"/></text:span><text:span text:style-name="T3">First Day of school for Early Childhood </text:span></text:p>
      <text:p text:style-name="Standard"><text:span text:style-name="T3">10th Thurs <text:s text:c="18"/>First Day of Littles Program (2 year olds)</text:span></text:p>
      <text:p text:style-name="P3"/>
      <text:p text:style-name="P3"/>
      <text:p text:style-name="Standard"><text:span text:style-name="T2">November</text:span><text:span text:style-name="T3"><text:tab/></text:span></text:p>
      <text:p text:style-name="Standard"><text:span text:style-name="T3">2nd Mon</text:span><text:span text:style-name="T4"><text:tab/><text:tab/> <text:s text:c="14"/></text:span><text:span text:style-name="T3">No School-</text:span><text:span text:style-name="T4">Conference Prep Day</text:span></text:p>
      <text:p text:style-name="Standard"><text:span text:style-name="T3">3rd Tues<text:tab/></text:span><text:span text:style-name="T4"><text:tab/> <text:s text:c="14"/></text:span><text:span text:style-name="T3">No School-</text:span><text:span text:style-name="T4">Parent Teacher Conferences</text:span></text:p>
      <text:p text:style-name="Standard"><text:span text:style-name="T3">25th Wed</text:span><text:span text:style-name="T4"><text:tab/><text:tab/></text:span><text:span text:style-name="T3">No School-</text:span><text:span text:style-name="T4">Thanksgiving Break</text:span></text:p>
      <text:p text:style-name="Standard"><text:span text:style-name="T3">30th, Mon <text:s text:c="18"/>School Resumes</text:span></text:p>
      <text:p text:style-name="Standard"><text:span text:style-name="T4"><text:tab/><text:tab/></text:span></text:p>
      <text:p text:style-name="Standard"><text:span text:style-name="T2">December</text:span></text:p>
      <text:p text:style-name="Standard"><text:span text:style-name="T3">21st Mon</text:span><text:span text:style-name="T4"><text:tab/><text:tab/></text:span><text:span text:style-name="T3">No School</text:span><text:span text:style-name="T4">-Winter Break</text:span></text:p>
      <text:p text:style-name="P4"><text:soft-page-break/></text:p>
      <text:p text:style-name="Standard"><text:span text:style-name="T2">January</text:span></text:p>
      <text:p text:style-name="Standard"><text:span text:style-name="T3">4th Mon<text:tab/></text:span><text:span text:style-name="T4"><text:tab/> <text:s text:c="14"/></text:span><text:span text:style-name="T3">School Resumes </text:span><text:span text:style-name="T4">after Winter Break</text:span></text:p>
      <text:p text:style-name="Standard"><text:span text:style-name="T3">18th Mon.</text:span><text:span text:style-name="T4"><text:tab/><text:tab/></text:span><text:span text:style-name="T3">No School-</text:span><text:span text:style-name="T4">Martin Luther King Day</text:span></text:p>
      <text:p text:style-name="Standard"><text:span text:style-name="T3">21st Thurs.</text:span><text:span text:style-name="T4"><text:tab/><text:tab/></text:span><text:span text:style-name="T3">Donuts with Grown-Ups 5:30-7:00 pm</text:span></text:p>
      <text:p text:style-name="P4"/>
      <text:p text:style-name="Standard"><text:span text:style-name="T2">February</text:span><text:span text:style-name="T3"><text:tab/><text:tab/></text:span></text:p>
      <text:p text:style-name="Standard"><text:span text:style-name="T3">18th Thurs<text:tab/><text:tab/>No School-</text:span><text:span text:style-name="T4">Conference Prep Day</text:span></text:p>
      <text:p text:style-name="Standard"><text:span text:style-name="T3">19th Fri <text:s/><text:tab/><text:tab/>No School-</text:span><text:span text:style-name="T4">Parent Teacher Conferences</text:span></text:p>
      <text:p text:style-name="P4"/>
      <text:p text:style-name="Standard"><text:span text:style-name="T2">March</text:span></text:p>
      <text:p text:style-name="Standard"><text:span text:style-name="T3">22nd Mon <text:s text:c="20"/>No School- Spring Break</text:span></text:p>
      <text:p text:style-name="Standard"><text:span text:style-name="T3">31st Wed <text:s text:c="20"/>School Resumes</text:span><text:span text:style-name="T4"> after Spring Break</text:span></text:p>
      <text:p text:style-name="Standard"><text:span text:style-name="T3"><text:s text:c="20"/></text:span></text:p>
      <text:p text:style-name="Standard"><text:span text:style-name="T2">April</text:span><text:span text:style-name="T4"><text:tab/> <text:s text:c="13"/></text:span><text:span text:style-name="T3"><text:s/></text:span></text:p>
      <text:p text:style-name="Standard"><text:span text:style-name="T3">15th Thurs<text:tab/><text:tab/>My VIP &amp; ME Night Out 5:30-7:00 pm</text:span></text:p>
      <text:p text:style-name="Standard"><text:span text:style-name="T3"><text:s text:c="20"/></text:span></text:p>
      <text:p text:style-name="Standard"><text:span text:style-name="T2">May</text:span></text:p>
      <text:p text:style-name="Standard"><text:span text:style-name="T3">27th Thurs<text:tab/><text:tab/>Last Day of School</text:span></text:p>
      <text:p text:style-name="Standard"><text:span text:style-name="T3">28th Fri<text:tab/><text:tab/> <text:s text:c="9"/>AMS Family Picnic and Graduation (9:30-12:30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mic Sans MS" svg:font-family="'Comic Sans MS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mic Sans MS1" svg:font-family="'Comic Sans M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3.3264in, 6.9362in, 1.0571in, 0.7862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5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Standard"><draw:frame draw:style-name="Mfr1" draw:name="image1.png" text:anchor-type="char" svg:x="2.5626in" svg:y="0.0417in" svg:width="1.3693in" svg:height="1.3398in" draw:z-index="1"><draw:image xlink:href="Pictures/1000000000000500000004006485A6531E8FAF17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36" meta:word-count="168" meta:character-count="1246" meta:non-whitespace-character-count="860"/>
    <meta:generator>LibreOfficeDev/6.0.5.2$Linux_X86_64 LibreOffice_project/</meta:generator>
  </office:meta>
</office:document-meta>
</file>